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mazon Ember" svg:font-family="'Amazon Ember', Arial, sans-serif"/>
    <style:font-face style:name="Arial" svg:font-family="Arial" style:font-family-generic="swiss"/>
    <style:font-face style:name="Arial1" svg:font-family="Arial" style:font-family-generic="system" style:font-pitch="variable"/>
    <style:font-face style:name="Arial2" svg:font-family="Arial, sans-serif"/>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Montserrat b92860" svg:font-family="'Montserrat b92860', 'Montserrat Fallback b92860', sans-serif"/>
    <style:font-face style:name="NSimSun" svg:font-family="NSimSun" style:font-family-generic="system" style:font-pitch="variable"/>
    <style:font-face style:name="SimSun" svg:font-family="SimSun" style:font-family-generic="system" style:font-pitch="variable"/>
    <style:font-face style:name="Source" svg:font-family="Source"/>
    <style:font-face style:name="Source Serif Pro" svg:font-family="'Source Serif Pro', 'Source Sans Pro', apple-system, BlinkMacSystemFont, 'Segoe UI', Roboto, 'Helvetica Neue', Arial, sans-serif"/>
    <style:font-face style:name="Work Sans" svg:font-family="'Work Sans', 'Source Sans Pro', apple-system, BlinkMacSystemFont, 'Segoe UI', Roboto, 'Helvetica Neue', Arial, sans-serif"/>
  </office:font-face-decls>
  <office:automatic-styles>
    <style:style style:name="P1" style:family="paragraph" style:parent-style-name="Title">
      <style:text-properties style:font-name="Liberation Serif" officeooo:rsid="000b6c6f" officeooo:paragraph-rsid="000b6c6f"/>
    </style:style>
    <style:style style:name="P2" style:family="paragraph" style:parent-style-name="Text_20_body">
      <style:text-properties officeooo:rsid="000b6c6f" officeooo:paragraph-rsid="000b6c6f"/>
    </style:style>
    <style:style style:name="P3" style:family="paragraph" style:parent-style-name="Text_20_body">
      <style:text-properties fo:font-size="20pt" officeooo:rsid="000b6c6f" officeooo:paragraph-rsid="000b6c6f" style:font-size-asian="20pt" style:font-size-complex="20pt"/>
    </style:style>
    <style:style style:name="P4" style:family="paragraph" style:parent-style-name="Text_20_body">
      <style:text-properties fo:font-size="20pt" officeooo:rsid="000ce249" officeooo:paragraph-rsid="000ce249" style:font-size-asian="20pt" style:font-size-complex="20pt"/>
    </style:style>
    <style:style style:name="P5" style:family="paragraph" style:parent-style-name="Title">
      <style:text-properties style:font-name="Liberation Serif" officeooo:rsid="000ce249" officeooo:paragraph-rsid="000ce249"/>
    </style:style>
    <style:style style:name="P6" style:family="paragraph" style:parent-style-name="Text_20_body">
      <style:text-properties fo:font-size="20pt" fo:font-weight="normal" officeooo:rsid="000d9a50" officeooo:paragraph-rsid="000d9a50" style:font-size-asian="20pt" style:font-weight-asian="normal" style:font-size-complex="20pt" style:font-weight-complex="normal"/>
    </style:style>
    <style:style style:name="P7" style:family="paragraph" style:parent-style-name="Title">
      <style:text-properties style:font-name="Liberation Serif"/>
    </style:style>
    <style:style style:name="P8" style:family="paragraph" style:parent-style-name="Text_20_body">
      <style:paragraph-properties fo:margin-left="0cm" fo:margin-right="0cm" fo:orphans="2" fo:widows="2" fo:text-indent="0cm" style:auto-text-indent="false"/>
      <style:text-properties fo:font-variant="normal" fo:text-transform="none" fo:color="#0f1111" loext:opacity="100%" style:font-name="Liberation Serif" fo:font-size="20pt" fo:letter-spacing="normal" fo:font-style="normal" fo:font-weight="normal" officeooo:paragraph-rsid="000d9a50" style:font-size-asian="20pt" style:font-size-complex="20pt"/>
    </style:style>
    <style:style style:name="P9" style:family="paragraph" style:parent-style-name="Text_20_body">
      <style:paragraph-properties fo:margin-left="0cm" fo:margin-right="0cm" fo:orphans="2" fo:widows="2" fo:text-indent="0cm" style:auto-text-indent="false"/>
      <style:text-properties fo:font-size="15pt" style:font-size-asian="15pt" style:font-size-complex="15pt"/>
    </style:style>
    <style:style style:name="P10" style:family="paragraph" style:parent-style-name="Title">
      <style:text-properties style:font-name="Liberation Serif" officeooo:rsid="000e48ab" officeooo:paragraph-rsid="000e48ab"/>
    </style:style>
    <style:style style:name="P11" style:family="paragraph" style:parent-style-name="Text_20_body">
      <style:text-properties officeooo:rsid="000e48ab" officeooo:paragraph-rsid="001a399f"/>
    </style:style>
    <style:style style:name="P12" style:family="paragraph" style:parent-style-name="Text_20_body">
      <style:text-properties fo:font-size="28pt" officeooo:rsid="000e48ab" officeooo:paragraph-rsid="001a399f" style:font-size-asian="28pt" style:font-size-complex="28pt"/>
    </style:style>
    <style:style style:name="P13" style:family="paragraph" style:parent-style-name="Text_20_body">
      <style:text-properties fo:font-variant="normal" fo:text-transform="none" fo:color="#000000" loext:opacity="100%" style:font-name="Liberation Serif" fo:font-size="20pt" fo:letter-spacing="normal" fo:font-style="normal" fo:font-weight="normal" officeooo:rsid="000e48ab" officeooo:paragraph-rsid="000e48ab" style:font-size-asian="20pt" style:font-size-complex="20pt"/>
    </style:style>
    <style:style style:name="P14" style:family="paragraph" style:parent-style-name="Text_20_body">
      <style:text-properties fo:font-size="20pt" officeooo:rsid="000e48ab" officeooo:paragraph-rsid="000e48ab" style:font-size-asian="20pt" style:font-size-complex="20pt"/>
    </style:style>
    <style:style style:name="P15" style:family="paragraph" style:parent-style-name="Title">
      <style:text-properties style:font-name="Liberation Serif" officeooo:rsid="000f95a3" officeooo:paragraph-rsid="000f95a3"/>
    </style:style>
    <style:style style:name="P16" style:family="paragraph" style:parent-style-name="Text_20_body">
      <style:text-properties fo:font-size="20pt" officeooo:rsid="001177cb" officeooo:paragraph-rsid="001177cb" style:font-size-asian="20pt" style:font-size-complex="20pt"/>
    </style:style>
    <style:style style:name="P17" style:family="paragraph" style:parent-style-name="Title">
      <style:text-properties officeooo:rsid="001177cb" officeooo:paragraph-rsid="001177cb"/>
    </style:style>
    <style:style style:name="P18" style:family="paragraph" style:parent-style-name="Text_20_body">
      <style:text-properties fo:font-variant="normal" fo:text-transform="none" fo:color="#000000" loext:opacity="100%" style:font-name="Liberation Serif" fo:font-size="20pt" fo:letter-spacing="normal" fo:font-style="normal" fo:font-weight="normal" officeooo:rsid="001177cb" officeooo:paragraph-rsid="001a399f" style:font-size-asian="20pt" style:font-size-complex="20pt"/>
    </style:style>
    <style:style style:name="P19" style:family="paragraph" style:parent-style-name="Title">
      <style:text-properties style:font-name="Liberation Serif" officeooo:rsid="00185ef1" officeooo:paragraph-rsid="00185ef1"/>
    </style:style>
    <style:style style:name="P20" style:family="paragraph" style:parent-style-name="Title">
      <style:text-properties style:font-name="Liberation Serif" officeooo:rsid="0011fdde" officeooo:paragraph-rsid="0011fdde"/>
    </style:style>
    <style:style style:name="P21" style:family="paragraph" style:parent-style-name="Text_20_body">
      <style:text-properties fo:font-size="15pt" officeooo:rsid="0011fdde" officeooo:paragraph-rsid="00185ef1" style:font-size-asian="15pt" style:font-size-complex="15pt"/>
    </style:style>
    <style:style style:name="P22" style:family="paragraph" style:parent-style-name="Title">
      <style:text-properties officeooo:rsid="0011fdde" officeooo:paragraph-rsid="0011fdde"/>
    </style:style>
    <style:style style:name="P23" style:family="paragraph" style:parent-style-name="Text_20_body">
      <style:text-properties fo:font-size="20pt" officeooo:rsid="0011fdde" officeooo:paragraph-rsid="0011fdde" style:font-size-asian="20pt" style:font-size-complex="20pt"/>
    </style:style>
    <style:style style:name="P24" style:family="paragraph" style:parent-style-name="Text_20_body">
      <style:text-properties style:font-name="Liberation Serif" fo:font-size="20pt" officeooo:rsid="0011fdde" officeooo:paragraph-rsid="0011fdde" style:font-size-asian="20pt" style:font-size-complex="20pt"/>
    </style:style>
    <style:style style:name="P25" style:family="paragraph" style:parent-style-name="Text_20_body">
      <style:text-properties fo:font-size="20pt" officeooo:rsid="00194ff1" officeooo:paragraph-rsid="00194ff1" style:font-size-asian="20pt" style:font-size-complex="20pt"/>
    </style:style>
    <style:style style:name="P26" style:family="paragraph" style:parent-style-name="Text_20_body">
      <style:text-properties fo:font-size="20pt" officeooo:rsid="00137bac" officeooo:paragraph-rsid="00137bac" style:font-size-asian="20pt" style:font-size-complex="20pt"/>
    </style:style>
    <style:style style:name="P27" style:family="paragraph" style:parent-style-name="Title">
      <style:text-properties officeooo:rsid="00137bac" officeooo:paragraph-rsid="00137bac"/>
    </style:style>
    <style:style style:name="P28" style:family="paragraph" style:parent-style-name="Text_20_body">
      <style:text-properties fo:font-variant="normal" fo:text-transform="none" fo:color="#000000" loext:opacity="100%" style:font-name="Liberation Serif" fo:font-size="20pt" fo:letter-spacing="normal" fo:font-style="normal" fo:font-weight="normal" officeooo:rsid="00137bac" officeooo:paragraph-rsid="00137bac" style:font-size-asian="20pt" style:font-size-complex="20pt"/>
    </style:style>
    <style:style style:name="P29" style:family="paragraph" style:parent-style-name="Title">
      <style:text-properties style:font-name="Liberation Serif" fo:font-size="28pt" officeooo:rsid="00137bac" officeooo:paragraph-rsid="00137bac" style:font-size-asian="28pt" style:font-size-complex="28pt"/>
    </style:style>
    <style:style style:name="P30" style:family="paragraph" style:parent-style-name="Text_20_body">
      <style:paragraph-properties fo:margin-left="0cm" fo:margin-right="0cm" fo:orphans="2" fo:widows="2" fo:text-indent="0cm" style:auto-text-indent="false"/>
      <style:text-properties style:font-name="Liberation Serif" fo:font-size="20pt" style:font-size-asian="20pt" style:font-size-complex="20pt"/>
    </style:style>
    <style:style style:name="P31" style:family="paragraph" style:parent-style-name="Title">
      <style:text-properties style:font-name="Liberation Serif" fo:font-size="28pt" officeooo:rsid="0013c401" officeooo:paragraph-rsid="0013c401" style:font-size-asian="28pt" style:font-size-complex="28pt"/>
    </style:style>
    <style:style style:name="P32" style:family="paragraph" style:parent-style-name="Text_20_body">
      <style:text-properties fo:font-size="20pt" officeooo:rsid="00158552" officeooo:paragraph-rsid="00158552" style:font-size-asian="20pt" style:font-size-complex="20pt"/>
    </style:style>
    <style:style style:name="P33" style:family="paragraph" style:parent-style-name="Title">
      <style:text-properties style:font-name="Liberation Serif" fo:font-size="28pt" officeooo:rsid="001a6375" officeooo:paragraph-rsid="001a6375" style:font-size-asian="28pt" style:font-size-complex="28pt"/>
    </style:style>
    <style:style style:name="P34" style:family="paragraph" style:parent-style-name="Text_20_body">
      <style:text-properties fo:font-size="20pt" officeooo:rsid="001911c5" officeooo:paragraph-rsid="001911c5" style:font-size-asian="20pt" style:font-size-complex="20pt"/>
    </style:style>
    <style:style style:name="P35" style:family="paragraph" style:parent-style-name="Title">
      <style:text-properties style:font-name="Liberation Serif" fo:font-size="28pt" officeooo:rsid="00158552" officeooo:paragraph-rsid="00158552" style:font-size-asian="28pt" style:font-size-complex="28pt"/>
    </style:style>
    <style:style style:name="P36" style:family="paragraph" style:parent-style-name="Text_20_body">
      <style:text-properties fo:font-size="20pt" officeooo:rsid="00176005" officeooo:paragraph-rsid="00176005" style:font-size-asian="20pt" style:font-size-complex="20pt"/>
    </style:style>
    <style:style style:name="P37" style:family="paragraph" style:parent-style-name="Title">
      <style:text-properties style:font-name="Liberation Serif" fo:font-size="28pt" officeooo:rsid="00176005" officeooo:paragraph-rsid="00176005" style:font-size-asian="28pt" style:font-size-complex="28pt"/>
    </style:style>
    <style:style style:name="P38" style:family="paragraph" style:parent-style-name="Text_20_body">
      <style:text-properties officeooo:rsid="00176005" officeooo:paragraph-rsid="00185ef1"/>
    </style:style>
    <style:style style:name="P39" style:family="paragraph" style:parent-style-name="Text_20_body">
      <style:text-properties officeooo:rsid="00176005" officeooo:paragraph-rsid="001a6375"/>
    </style:style>
    <style:style style:name="P40" style:family="paragraph" style:parent-style-name="Text_20_body">
      <style:text-properties style:font-name="Liberation Serif" fo:font-size="20pt" officeooo:rsid="00176005" officeooo:paragraph-rsid="001a399f" style:font-size-asian="20pt" style:font-size-complex="20pt"/>
    </style:style>
    <style:style style:name="P41" style:family="paragraph" style:parent-style-name="Text_20_body">
      <style:text-properties officeooo:rsid="00176005" officeooo:paragraph-rsid="00194ff1"/>
    </style:style>
    <style:style style:name="P42" style:family="paragraph" style:parent-style-name="Text_20_body">
      <style:text-properties style:font-name="Liberation Serif" fo:font-size="20pt" officeooo:rsid="00176005" officeooo:paragraph-rsid="00185ef1" style:font-size-asian="20pt" style:font-size-complex="20pt"/>
    </style:style>
    <style:style style:name="P43" style:family="paragraph" style:parent-style-name="Heading_20_3">
      <style:text-properties style:font-name="Liberation Serif" fo:font-size="20pt" officeooo:rsid="00176005" officeooo:paragraph-rsid="001a399f" style:font-size-asian="20pt" style:font-size-complex="20pt"/>
    </style:style>
    <style:style style:name="P44" style:family="paragraph" style:parent-style-name="Heading_20_3">
      <style:text-properties style:font-name="Liberation Serif" fo:font-size="20pt" officeooo:rsid="00176005" officeooo:paragraph-rsid="00185ef1" style:font-size-asian="20pt" style:font-size-complex="20pt"/>
    </style:style>
    <style:style style:name="P45" style:family="paragraph" style:parent-style-name="Text_20_body">
      <style:text-properties style:font-name="Liberation Serif" fo:font-size="28pt" officeooo:rsid="00176005" officeooo:paragraph-rsid="00185ef1" style:font-size-asian="28pt" style:font-size-complex="28pt"/>
    </style:style>
    <style:style style:name="P46" style:family="paragraph" style:parent-style-name="Text_20_body">
      <style:text-properties officeooo:paragraph-rsid="001a399f"/>
    </style:style>
    <style:style style:name="P47" style:family="paragraph" style:parent-style-name="Text_20_body">
      <style:text-properties fo:font-size="28pt" fo:font-weight="bold" officeooo:rsid="001a6375" officeooo:paragraph-rsid="001a6375" style:font-size-asian="28pt" style:font-weight-asian="bold" style:font-size-complex="28pt" style:font-weight-complex="bold"/>
    </style:style>
    <style:style style:name="P48" style:family="paragraph" style:parent-style-name="Text_20_body">
      <style:text-properties style:font-name="Liberation Serif" fo:font-size="20pt" fo:font-weight="bold" officeooo:rsid="001a6375" officeooo:paragraph-rsid="001a6375" style:font-size-asian="20pt" style:font-weight-asian="bold" style:font-size-complex="20pt" style:font-weight-complex="bold"/>
    </style:style>
    <style:style style:name="P49" style:family="paragraph" style:parent-style-name="Text_20_body">
      <style:text-properties style:font-name="Liberation Serif" fo:font-size="28pt" fo:font-weight="bold" officeooo:rsid="001a6375" officeooo:paragraph-rsid="001a6375" style:font-size-asian="28pt" style:font-weight-asian="bold" style:font-size-complex="28pt" style:font-weight-complex="bold"/>
    </style:style>
    <style:style style:name="T1" style:family="text">
      <style:text-properties officeooo:rsid="00185ef1"/>
    </style:style>
    <style:style style:name="T2" style:family="text">
      <style:text-properties fo:font-variant="normal" fo:text-transform="none" fo:color="#000000" loext:opacity="100%" style:font-name="Liberation Serif" fo:letter-spacing="normal" fo:font-style="normal" fo:font-weight="normal" officeooo:rsid="001911c5"/>
    </style:style>
    <style:style style:name="T3" style:family="text">
      <style:text-properties fo:font-variant="normal" fo:text-transform="none" fo:color="#000000" loext:opacity="100%" style:font-name="Liberation Serif" fo:letter-spacing="normal" fo:font-style="normal" fo:font-weight="normal"/>
    </style:style>
    <style:style style:name="T4" style:family="text">
      <style:text-properties style:font-name="Liberation Serif" officeooo:rsid="000d9a50"/>
    </style:style>
    <style:style style:name="T5" style:family="text">
      <style:text-properties fo:font-variant="normal" fo:text-transform="none" fo:color="#000000" loext:opacity="100%" style:font-name="Liberation Serif" fo:font-size="20pt" fo:letter-spacing="normal" fo:font-style="normal" fo:font-weight="normal" style:font-size-asian="20pt" style:font-size-complex="20pt"/>
    </style:style>
    <style:style style:name="T6" style:family="text">
      <style:text-properties fo:font-size="20pt" style:font-size-asian="20pt" style:font-size-complex="20pt"/>
    </style:style>
    <style:style style:name="T7" style:family="text">
      <style:text-properties fo:font-weight="bold" style:font-weight-asian="bold" style:font-weight-complex="bold"/>
    </style:style>
    <style:style style:name="T8" style:family="text">
      <style:text-properties style:font-name="Liberation Serif" fo:font-size="28pt" style:font-size-asian="28pt" style:font-size-complex="28pt"/>
    </style:style>
    <style:style style:name="T9" style:family="text">
      <style:text-properties style:font-name="Liberation Serif" fo:font-size="20pt" style:font-size-asian="20pt" style:font-size-complex="20pt"/>
    </style:style>
    <style:style style:name="T10" style:family="text">
      <style:text-properties fo:font-variant="normal" fo:text-transform="none" fo:color="#000000" loext:opacity="100%" fo:letter-spacing="normal" fo:font-style="normal" fo:font-weight="normal"/>
    </style:style>
    <style:style style:name="T11" style:family="text">
      <style:text-properties officeooo:rsid="001911c5"/>
    </style:style>
    <style:style style:name="T12" style:family="text">
      <style:text-properties fo:font-variant="normal" fo:text-transform="none" fo:color="#0f1111" loext:opacity="100%" fo:letter-spacing="normal" fo:font-style="normal" fo:font-weight="normal"/>
    </style:style>
    <style:style style:name="T13" style:family="text">
      <style:text-properties fo:font-variant="normal" fo:text-transform="none" fo:color="#000000" loext:opacity="100%" style:font-name="Work Sans" fo:font-size="20pt" fo:letter-spacing="normal" fo:font-style="normal" fo:font-weight="normal" style:font-size-asian="20pt" style:font-size-complex="20pt"/>
    </style:style>
    <style:style style:name="T14" style:family="text">
      <style:text-properties fo:color="#000000" loext:opacity="100%" style:font-name="Liberation Serif" fo:font-size="20pt" fo:letter-spacing="normal" fo:font-weight="normal" style:font-size-asian="20pt" style:font-size-complex="20pt" loext:padding="0cm" loext:border="none"/>
    </style:style>
    <style:style style:name="T15" style:family="text">
      <style:text-properties fo:font-variant="normal" fo:text-transform="none" fo:color="#000000" loext:opacity="100%" style:font-name="Work Sans" fo:font-size="15pt" fo:letter-spacing="normal" fo:font-style="normal" fo:font-weight="normal" style:font-size-asian="15pt" style:font-size-complex="15pt"/>
    </style:style>
    <style:style style:name="T16" style:family="text">
      <style:text-properties fo:font-variant="normal" fo:text-transform="none" fo:color="#000000" loext:opacity="100%" style:font-name="Liberation Serif" fo:font-size="20pt" fo:letter-spacing="normal" fo:font-style="normal" fo:font-weight="normal" officeooo:rsid="00194ff1" style:font-size-asian="20pt" style:font-size-complex="20pt"/>
    </style:style>
    <style:style style:name="T17" style:family="text">
      <style:text-properties fo:font-variant="normal" fo:text-transform="none" fo:color="#000000" loext:opacity="100%" style:font-name="Liberation Serif" fo:font-size="28pt" fo:letter-spacing="normal" fo:font-style="normal" fo:font-weight="bold" officeooo:rsid="00194ff1" style:font-size-asian="28pt" style:font-weight-asian="bold" style:font-size-complex="28pt" style:font-weight-complex="bold"/>
    </style:style>
    <style:style style:name="T18" style:family="text">
      <style:text-properties fo:font-variant="normal" fo:text-transform="none" fo:color="#000000" loext:opacity="100%" style:font-name="Liberation Serif" fo:font-size="28pt" fo:letter-spacing="normal" fo:font-style="normal" fo:font-weight="bold" officeooo:rsid="001b4ff6" style:font-size-asian="28pt" style:font-weight-asian="bold" style:font-size-complex="28pt" style:font-weight-complex="bold"/>
    </style:style>
    <style:style style:name="T19" style:family="text">
      <style:text-properties fo:font-variant="normal" fo:text-transform="none" fo:color="#444444" loext:opacity="100%" fo:letter-spacing="normal" fo:font-style="normal" fo:font-weight="normal"/>
    </style:style>
    <style:style style:name="T20" style:family="text">
      <style:text-properties fo:font-variant="normal" fo:text-transform="none" fo:color="#444444" loext:opacity="100%" fo:letter-spacing="normal" fo:font-style="normal" fo:font-weight="normal" officeooo:rsid="001a399f"/>
    </style:style>
    <style:style style:name="T21" style:family="text">
      <style:text-properties fo:font-variant="normal" fo:text-transform="none" fo:color="#000000" loext:opacity="100%" style:font-name="Work Sans" fo:font-size="14pt" fo:letter-spacing="normal" fo:font-style="normal" fo:font-weight="normal" style:font-size-asian="14pt" style:font-size-complex="14pt"/>
    </style:style>
    <style:style style:name="T22" style:family="text">
      <style:text-properties fo:font-variant="normal" fo:text-transform="none" fo:color="#212121" loext:opacity="100%" style:font-name="Liberation Serif" fo:font-size="28pt" fo:letter-spacing="normal" fo:font-style="normal" fo:font-weight="bold" style:font-size-asian="28pt" style:font-size-complex="28pt"/>
    </style:style>
    <style:style style:name="T23" style:family="text">
      <style:text-properties fo:font-variant="normal" fo:text-transform="none" fo:color="#212121" loext:opacity="100%" style:font-name="Liberation Serif" fo:font-size="28pt" fo:letter-spacing="normal" fo:font-style="normal" fo:font-weight="bold" officeooo:rsid="001b4ff6" style:font-size-asian="28pt" style:font-size-complex="28pt"/>
    </style:style>
    <style:style style:name="T24" style:family="text">
      <style:text-properties fo:font-variant="normal" fo:text-transform="none" fo:color="#000000" loext:opacity="100%" style:font-name="Work Sans" fo:font-size="28pt" fo:letter-spacing="normal" fo:font-style="normal" fo:font-weight="normal" style:font-size-asian="28pt" style:font-size-complex="28pt"/>
    </style:style>
    <style:style style:name="T25" style:family="text">
      <style:text-properties fo:color="#000000" loext:opacity="100%" fo:font-size="28pt" style:text-underline-style="solid" style:text-underline-width="auto" style:text-underline-color="font-color" fo:font-weight="bold" officeooo:rsid="001a399f" style:font-size-asian="28pt" style:font-weight-asian="bold" style:font-size-complex="28pt" style:font-weight-complex="bold"/>
    </style:style>
    <style:style style:name="T26" style:family="text">
      <style:text-properties fo:color="#000000" loext:opacity="100%" fo:font-size="28pt" style:text-underline-style="solid" style:text-underline-width="auto" style:text-underline-color="font-color" fo:font-weight="bold" officeooo:rsid="001b4ff6" style:font-size-asian="28pt" style:font-weight-asian="bold" style:font-size-complex="28pt" style:font-weight-complex="bold"/>
    </style:style>
    <style:style style:name="T27" style:family="text">
      <style:text-properties fo:color="#1a0dab" loext:opacity="100%" style:font-name="Arial2" fo:font-size="15pt" style:text-underline-style="solid" style:text-underline-width="auto" style:text-underline-color="font-color" fo:font-weight="normal"/>
    </style:style>
    <style:style style:name="T28" style:family="text">
      <style:text-properties fo:font-variant="normal" fo:text-transform="none" fo:color="#0f1111" loext:opacity="100%" fo:letter-spacing="normal" fo:font-style="normal" style:text-underline-style="solid" style:text-underline-width="auto" style:text-underline-color="font-color" fo:font-weight="normal"/>
    </style:style>
    <style:style style:name="T29" style:family="text">
      <style:text-properties fo:font-variant="normal" fo:text-transform="none" fo:color="#0f1111" loext:opacity="100%" fo:letter-spacing="normal" style:text-underline-style="solid" style:text-underline-width="auto" style:text-underline-color="font-color" fo:font-weight="normal"/>
    </style:style>
    <style:style style:name="T30" style:family="text">
      <style:text-properties fo:color="#1a0dab" loext:opacity="100%" style:text-underline-style="solid" style:text-underline-width="auto" style:text-underline-color="font-color" fo:font-weight="normal"/>
    </style:style>
    <style:style style:name="T31" style:family="text">
      <style:text-properties fo:font-variant="normal" fo:text-transform="none" fo:color="#1a0dab" loext:opacity="100%" style:font-name="Work Sans" fo:font-size="12pt" fo:letter-spacing="normal" fo:font-style="normal" style:text-underline-style="solid" style:text-underline-width="auto" style:text-underline-color="font-color" fo:font-weight="normal"/>
    </style:style>
    <style:style style:name="T32" style:family="text">
      <style:text-properties fo:font-variant="normal" fo:text-transform="none" fo:color="#212121" loext:opacity="100%" fo:letter-spacing="normal" fo:font-style="normal" style:text-underline-style="solid" style:text-underline-width="auto" style:text-underline-color="font-color" fo:font-weight="bold"/>
    </style:style>
    <style:style style:name="T33" style:family="text">
      <style:text-properties fo:font-variant="normal" fo:text-transform="none" fo:color="#212121" loext:opacity="100%" fo:letter-spacing="normal" fo:font-style="normal" style:text-underline-style="solid" style:text-underline-width="auto" style:text-underline-color="font-color" fo:font-weight="bold" officeooo:rsid="001b4ff6"/>
    </style:style>
    <style:style style:name="T34" style:family="text">
      <style:text-properties fo:font-variant="normal" fo:text-transform="none" fo:color="#1a0dab" loext:opacity="100%" fo:letter-spacing="normal" fo:font-style="normal" style:text-underline-style="solid" style:text-underline-width="auto" style:text-underline-color="font-color" fo:font-weight="normal"/>
    </style:style>
    <style:style style:name="T35" style:family="text">
      <style:text-properties fo:font-variant="normal" fo:text-transform="none" fo:color="#000000" loext:opacity="100%" style:font-name="Work Sans" fo:font-size="20pt" fo:letter-spacing="normal" fo:font-style="normal" style:text-underline-style="solid" style:text-underline-width="auto" style:text-underline-color="font-color" fo:font-weight="normal" officeooo:rsid="00176005" style:font-size-asian="20pt" style:font-size-complex="20pt"/>
    </style:style>
    <style:style style:name="T36" style:family="text">
      <style:text-properties fo:font-variant="normal" fo:text-transform="none" fo:color="#000000" loext:opacity="100%" style:font-name="Liberation Serif" fo:font-size="20pt" fo:letter-spacing="normal" fo:font-style="normal" style:text-underline-style="solid" style:text-underline-width="auto" style:text-underline-color="font-color" fo:font-weight="normal" style:font-size-asian="20pt" style:font-size-complex="20pt"/>
    </style:style>
    <style:style style:name="T37" style:family="text">
      <style:text-properties fo:font-variant="normal" fo:text-transform="none" fo:color="#000000" loext:opacity="100%" style:font-name="Liberation Serif" fo:font-size="20pt" fo:letter-spacing="normal" fo:font-style="normal" style:text-underline-style="solid" style:text-underline-width="auto" style:text-underline-color="font-color" fo:font-weight="normal" officeooo:rsid="000e48ab" style:font-size-asian="20pt" style:font-size-complex="20pt"/>
    </style:style>
    <style:style style:name="T38" style:family="text">
      <style:text-properties fo:font-variant="normal" fo:text-transform="none" fo:color="#464646" loext:opacity="100%" style:font-name="Liberation Serif" fo:font-size="20pt" fo:letter-spacing="normal" fo:font-style="normal" style:text-underline-style="solid" style:text-underline-width="auto" style:text-underline-color="font-color" fo:font-weight="normal" officeooo:rsid="000e48ab" style:font-size-asian="20pt" style:font-weight-asian="normal" style:font-size-complex="20pt" style:font-weight-complex="normal"/>
    </style:style>
    <style:style style:name="T39" style:family="text">
      <style:text-properties fo:font-variant="normal" fo:text-transform="none" fo:color="#464646" loext:opacity="100%" style:font-name="Liberation Serif" fo:letter-spacing="normal" fo:font-style="normal" style:text-underline-style="solid" style:text-underline-width="auto" style:text-underline-color="font-color" officeooo:rsid="000e48ab"/>
    </style:style>
    <style:style style:name="T40" style:family="text">
      <style:text-properties fo:font-variant="normal" fo:text-transform="none" fo:color="#464646" loext:opacity="100%" style:font-name="Liberation Serif" fo:letter-spacing="normal" fo:font-style="normal" style:text-underline-style="solid" style:text-underline-width="auto" style:text-underline-color="font-color" officeooo:rsid="001b4ff6"/>
    </style:style>
    <style:style style:name="T41" style:family="text">
      <style:text-properties fo:font-variant="normal" fo:text-transform="none" fo:color="#464646" loext:opacity="100%" style:font-name="Liberation Serif" fo:letter-spacing="normal" fo:font-style="normal" style:text-underline-style="solid" style:text-underline-width="auto" style:text-underline-color="font-color"/>
    </style:style>
    <style:style style:name="T42" style:family="text">
      <style:text-properties fo:font-variant="normal" fo:text-transform="none" fo:color="#000000" loext:opacity="100%" fo:letter-spacing="normal" fo:font-style="normal" style:text-underline-style="solid" style:text-underline-width="auto" style:text-underline-color="font-color"/>
    </style:style>
    <style:style style:name="T43" style:family="text">
      <style:text-properties fo:font-variant="normal" fo:text-transform="none" fo:color="#000000" loext:opacity="100%" fo:letter-spacing="normal" fo:font-style="normal" style:text-underline-style="solid" style:text-underline-width="auto" style:text-underline-color="font-color" fo:font-weight="normal"/>
    </style:style>
    <style:style style:name="T44" style:family="text">
      <style:text-properties fo:font-variant="normal" fo:text-transform="none" fo:color="#464646" loext:opacity="100%" fo:letter-spacing="normal" fo:font-style="normal" style:text-underline-style="solid" style:text-underline-width="auto" style:text-underline-color="font-color"/>
    </style:style>
    <style:style style:name="T45" style:family="text">
      <style:text-properties fo:font-variant="normal" fo:text-transform="none" fo:color="#464646" loext:opacity="100%" fo:letter-spacing="normal" fo:font-style="normal" style:text-underline-style="solid" style:text-underline-width="auto" style:text-underline-color="font-color" officeooo:rsid="001b4ff6"/>
    </style:style>
    <style:style style:name="T46" style:family="text">
      <style:text-properties fo:font-variant="normal" fo:text-transform="none" fo:color="#000000" loext:opacity="100%" style:font-name="Liberation Serif" fo:font-size="20pt" fo:letter-spacing="normal" fo:font-style="normal" style:text-underline-style="solid" style:text-underline-width="auto" style:text-underline-color="font-color" fo:font-weight="normal" officeooo:rsid="000e48ab" style:font-size-asian="20pt" style:font-weight-asian="normal" style:font-size-complex="20pt" style:font-weight-complex="normal"/>
    </style:style>
    <style:style style:name="T47" style:family="text">
      <style:text-properties fo:color="#1a0dab" loext:opacity="100%" style:font-name="Liberation Serif" fo:font-size="20pt" style:text-underline-style="solid" style:text-underline-width="auto" style:text-underline-color="font-color" fo:font-weight="normal" officeooo:rsid="00176005" style:font-size-asian="20pt" style:font-size-complex="20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El misteri<text:span text:style-name="T1">o</text:span>s<text:span text:style-name="T1">o</text:span> cas<text:span text:style-name="T1">o</text:span> del impostor del <text:span text:style-name="T1">T</text:span>itanic</text:p>
      <text:p text:style-name="P2"/>
      <text:p text:style-name="P3">A l'abril de 1912, l'adinerada viuda de Penyal va tindre un mal pressentiment mentres esmorzava en el seu palauet de Madrid. Alguna cosa els havia passat al seu únic fill i la seua nora, als qui en eixe moment creia a París, gaudint de la seua lluna de mel</text:p>
      <text:p text:style-name="P1">Un ca<text:span text:style-name="T1">b</text:span>aller<text:span text:style-name="T1">o</text:span> en <text:span text:style-name="T1">M</text:span>oscú</text:p>
      <text:p text:style-name="P4">Condemnat a mort pels bolxevics en 1922, el comte Aleksandr Ilich Rostov eludix el seu tràgic final per un inusitat gir del destí.</text:p>
      <text:p text:style-name="P5">Tots Aquells Mars</text:p>
      <text:p text:style-name="P4"><text:span text:style-name="T2">L</text:span><text:span text:style-name="T3">a Julieta, una nena de set anys, desapareix en una platja entre roques a l’illa de Formentera sense que la seva germana Greta, d’onze anys, hi pugui fer res.</text:span> </text:p>
      <text:p text:style-name="P5">Un mal nom<text:span text:style-name="T1">bre</text:span></text:p>
      <text:p text:style-name="P4">Continua la saga Dos amigues, la història de l'amistat de dos dones que recorre els anys més importants del segle XX.</text:p>
      <text:p text:style-name="P4"/>
      <text:p text:style-name="P5"><text:soft-page-break/>La genètica de les passions</text:p>
      <text:p text:style-name="P6">Na <text:span text:style-name="T1">M</text:span>alen, na <text:span text:style-name="T1">L</text:span>ita i en Tomàs han crescut envoltats d’un passat violent i obscur que contrasta redicalment amb l’escenari calm s’Albufera de Mallorca. Aquest de<text:span text:style-name="T1">l</text:span>icat equilibri s’ensora amb la mort d’en Tomàs </text:p>
      <text:p text:style-name="P7"><text:bookmark text:name="productTitle"/><text:bookmark text:name="title"/>Iaios, Piranyes I Altres Histories</text:p>
      <text:p text:style-name="P8">Un dia, Nico i el iaio Roderic aconseguiren escapar-se de mil piranyes. Un altre, van travessar la mar en un vaixell pirata. Junts, han viscut mil aventures i el iaio, a més a més, li ha ensenyat moltes coses.</text:p>
      <text:p text:style-name="Title"><text:s/><text:span text:style-name="T4">Somiàvem Una Illa</text:span></text:p>
      <text:p text:style-name="P9"><text:span text:style-name="T5">Després d’un fort sotrac —dos, de fet—, la Carla necessita tornar a endreçar la seva vida, reconnectar amb el que és important de debò i curar-se les ferides.</text:span> </text:p>
      <text:p text:style-name="P10">Present<text:span text:style-name="T1">e</text:span>s</text:p>
      <text:p text:style-name="P11"><text:span text:style-name="T6">La guerra ha acabat. Espanya està en ruïnes. En el cementeri d'Alacant exhumen les restes de José Antonio Primo de Rivera.</text:span></text:p>
      <text:p text:style-name="P12"><text:s text:c="21"/><text:span text:style-name="T7">Benilluna</text:span></text:p>
      <text:p text:style-name="P13">L'àvia Rosa va deixar a la seua neta Rosanna unes memòries en què revela el seu secret més ben guardat: quan <text:soft-page-break/>va deixar Benilluna, es va casar amb el seu marit argentí i va emigrar a Amèrica.</text:p>
      <text:p text:style-name="P10">El m<text:span text:style-name="T1">ejor libro del mundo</text:span></text:p>
      <text:p text:style-name="P14">Narra la història vital d'un escriptor que s'alça tots els matins, desdejuna i es treballa a la seua oficina particular per a crear el que espera que siga el millor llibre del món.</text:p>
      <text:p text:style-name="P15">P<text:span text:style-name="T1">or si un día volvemos</text:span></text:p>
      <text:p text:style-name="P16"><text:s/>Anys 20, segle XX. En esta ciutat africana d’orgen àrab, polse espanyol i administració francesa desembarca una jove amb el fals nom de Cecilia Belmonte</text:p>
      <text:p text:style-name="P17"><text:s/><text:span text:style-name="T8">L’amabilitat</text:span></text:p>
      <text:p text:style-name="P18">Un llibre que mostra amb l´ajuda de solapes i vinyetes molt divertides la importància de ser amables amb les persones que tenim al voltant.<text:span text:style-name="T1">Nada sucede la víspera</text:span></text:p>
      <text:p text:style-name="P18"/>
      <text:p text:style-name="P19">Nada sucede la víspera</text:p>
      <text:p text:style-name="P16">Barcelona, finals de 1969. El marqués de Soto, don Julio Urquízar, és trobat mort i amb signes de violència.</text:p>
      <text:p text:style-name="P20"><text:soft-page-break/>La veterin<text:span text:style-name="T1">a</text:span>ria T<text:span text:style-name="T1">iempo de coraje</text:span></text:p>
      <text:p text:style-name="P21"><text:span text:style-name="T9">Austràlia, 1955.Daphne ha acabat els seus estudis de veterinària i podria començar a treballar en el zoològic de Perth amb els seus pares, Maria i Bernhard. No obstant això, decidix acceptar un lloc d'investigació que l'acabarà portant al Congo.</text:span></text:p>
      <text:p text:style-name="P22">El far<text:span text:style-name="T1">o</text:span> de l<text:span text:style-name="T1">o</text:span>s amor<text:span text:style-name="T1">e</text:span>s dormi<text:span text:style-name="T1">dos</text:span></text:p>
      <text:p text:style-name="P23">Varela de Mar és un poble xicotet i tranquil. Dos-cents trenta-tres habitants. Una platja que desapareix quan puja la marea. Un far abandonat.</text:p>
      <text:p text:style-name="P20">Toca Els Monstres: Devorapors!</text:p>
      <text:p text:style-name="P24"><text:span text:style-name="T10">Aquestes bestioles peludes no mengen macarrons amb tomàquet, devoren les teves pors per fer-te feliç! Coneix-los i atreveix-te a tocar les textures sorprenents d'aquest llibre devorapors!</text:span> </text:p>
      <text:p text:style-name="P20"><text:span text:style-name="T11">El </text:span>albatros negr<text:span text:style-name="T11">o</text:span></text:p>
      <text:p text:style-name="P25">Un tresor submergit en la ria de Vigo. Un secret ocult des de fa més de tres sigles.</text:p>
      <text:p text:style-name="P26">Una anciana historiadora naval podria tindre la clau per a rescatar-ho, però mor de sobte en estranyes circumstàncies. </text:p>
      <text:p text:style-name="P27"><text:soft-page-break/><text:span text:style-name="T8">Renàixer del Fang</text:span></text:p>
      <text:p text:style-name="P28"/>
      <text:p text:style-name="P28">El poble valencià ha patit una de les catàstrofes humanitàries més greus de la història recent del país. </text:p>
      <text:p text:style-name="P29">Potser no hi va haver mai primavera</text:p>
      <text:p text:style-name="P30"><text:span text:style-name="T12">Novel·la d’intriga històrica que abraça els anys de la República espanyola, un període amb tantes esperances com incerteses.</text:span> </text:p>
      <text:p text:style-name="P31">El ár<text:span text:style-name="T11">bol</text:span> de l<text:span text:style-name="T11">as palabras</text:span></text:p>
      <text:p text:style-name="P32">En el cor d’Africa l’arbre de les paraules era el lloc on s’escoltava els ancians, es compartien somnis i <text:s/>es dirimien els conflictes</text:p>
      <text:p text:style-name="P33">No Dormiràs</text:p>
      <text:p text:style-name="P34">Un thriller psicològic que ens recorda que el passat torna per retre comptes quan menys t’ ho esperes</text:p>
      <text:p text:style-name="P35">El factor Rachel</text:p>
      <text:p text:style-name="P36">Rachel és una universitària irlandesa que treballa en una llibreria per a pagar-se la carrera. Allí coneix a un xic de la seua edat, James; no tardaran molt a fer-se íntims amics i animar-se a compartir un pis tan barat com atrotinat.</text:p>
      <text:p text:style-name="P37"><text:soft-page-break/>Vetllar per ella </text:p>
      <text:p text:style-name="P38"><text:span text:style-name="T13">E</text:span><text:span text:style-name="T5">l genial escultor Michelangelo Vitaliani, Mimo, exhala el seu darrer alè mentre els monjos el vetllen. Durant quaranta anys, però, hi ha viscut per «vetllar per ella». </text:span><text:span text:style-name="Emphasis"><text:span text:style-name="T14">Ella </text:span></text:span><text:span text:style-name="T5">és la seva darrera obra, una escultura pertorbadora que seguint les instruccions del Vaticà es guarda al monestir a recer de les mirades.</text:span></text:p>
      <text:p text:style-name="P39"><text:span text:style-name="T15"><text:s text:c="7"/></text:span><text:span text:style-name="T16"><text:s text:c="4"/></text:span></text:p>
      <text:p text:style-name="P39"><text:span text:style-name="T16"><text:s text:c="8"/></text:span><text:span text:style-name="T17">E</text:span><text:span text:style-name="T18">m dic </text:span><text:span text:style-name="T17">G</text:span><text:span text:style-name="T18">oa</text:span><text:span text:style-name="T17"> 1: E</text:span><text:span text:style-name="T18">m dic</text:span><text:span text:style-name="T17"> G</text:span><text:span text:style-name="T18">oa</text:span></text:p>
      <text:p text:style-name="P40"><text:span text:style-name="T19">La meva vida ara mateix és un drama: des que els meus <text:s text:c="2"/>pares es van separar, ha canviat tot!</text:span><text:span text:style-name="T10"><text:line-break/></text:span><text:span text:style-name="T19">No em pensava pas que tenir dotze anys seria tan</text:span></text:p>
      <text:p text:style-name="P40"><text:span text:style-name="T20">com</text:span><text:span text:style-name="T19">plicat... De debò, per què les coses no poden ser com abans? Necessito un descans!»</text:span><text:span text:style-name="T10"> </text:span></text:p>
      <text:p text:style-name="P41"><text:span text:style-name="T15"/></text:p>
      <text:p text:style-name="P41"><text:span text:style-name="T21"><text:s/></text:span><text:span text:style-name="T22">E</text:span><text:span text:style-name="T23">m dic </text:span><text:span text:style-name="T22">G</text:span><text:span text:style-name="T23">oa</text:span><text:span text:style-name="T22"> 2: Q</text:span><text:span text:style-name="T23">ue fort,</text:span><text:span text:style-name="T22"> G</text:span><text:span text:style-name="T23">oa</text:span><text:span text:style-name="T22">!</text:span><text:span text:style-name="T24"> </text:span></text:p>
      <text:p text:style-name="P42"><text:span text:style-name="T10">Un inici de curs ple d’emocionar per a la Goa i els seus amics, un grup que serà clau per surfejar tot el que passa quan tens 12 anys.</text:span> </text:p>
      <text:p text:style-name="P42"/>
      <text:h text:style-name="P43" text:outline-level="3"><text:soft-page-break/><text:span text:style-name="T25">E</text:span><text:span text:style-name="T26">m dic </text:span><text:span text:style-name="T25"><text:s/>G</text:span><text:span text:style-name="T26">oa</text:span><text:span text:style-name="T25"> 3: O</text:span><text:span text:style-name="T26">h my</text:span><text:span text:style-name="T25"> G</text:span><text:span text:style-name="T26">oa</text:span><text:span text:style-name="T25">!</text:span></text:h>
      <text:h text:style-name="P44" text:outline-level="3"><text:a xlink:type="simple" xlink:href="https://www.amazon.es/Em-dic-Goa-Escritura-desatada/dp/8419522996" text:style-name="Internet_20_link" text:visited-style-name="Visited_20_Internet_20_Link"><text:span text:style-name="T27"/></text:a></text:h>
      <text:p text:style-name="P42"><text:span text:style-name="T28">Per què ha de ser tot tan difícil?!</text:span><text:span text:style-name="T29"> </text:span><text:span text:style-name="T28">El meu germà nou no para de plorar, les meves notes han baixat, discuteixo tot el dia amb els meus pares i, per si no fos prou... crec que l'he liat amb el Klaus.</text:span><text:span text:style-name="T30"> </text:span></text:p>
      <text:p text:style-name="P42"><text:span text:style-name="T31"/></text:p>
      <text:p text:style-name="P45"><text:span text:style-name="T32">E</text:span><text:span text:style-name="T33">m dic </text:span><text:span text:style-name="T32">G</text:span><text:span text:style-name="T33">oa</text:span><text:span text:style-name="T32"> 4: G</text:span><text:span text:style-name="T33">o</text:span><text:span text:style-name="T32">, G</text:span><text:span text:style-name="T33">o</text:span><text:span text:style-name="T32">, G</text:span><text:span text:style-name="T33">oa</text:span><text:span text:style-name="T32">!</text:span><text:span text:style-name="T34"> </text:span></text:p>
      <text:p text:style-name="P42"><text:span text:style-name="T31"/></text:p>
      <text:p text:style-name="P46"><text:span text:style-name="T35">"Per que no poden durar per sempre, les vacances? Tan de bo el Nadal fos mes llarg! La tornada a l'insti ha començat malament,</text:span><text:span text:style-name="T36">tinc la sensació que els meus pares no m'entenen, trobo a faltar moltíssim el Klaus i, m'espera una muntanya de deures! </text:span><text:span text:style-name="T37">Els cacauets Futbolers</text:span></text:p>
      <text:p text:style-name="P46"><text:span text:style-name="T38"/></text:p>
      <text:p text:style-name="P47"><text:span text:style-name="T39">E</text:span><text:span text:style-name="T40">ls cacauets futbolers</text:span><text:span text:style-name="T41"> 1.</text:span></text:p>
      <text:p text:style-name="P47"><text:span text:style-name="T41">C</text:span><text:span text:style-name="T40">omença la lliga</text:span></text:p>
      <text:p text:style-name="P48"><text:span text:style-name="T42"> </text:span><text:span text:style-name="T43">Els Cacauets Futbolers no són el millor equip del barri, però aquesta colla damics lluitarà fins a lúltim minut de cada partit per assolir el seu somni.</text:span><text:span text:style-name="T44"> </text:span></text:p>
      <text:p text:style-name="P49"><text:span text:style-name="T44"/></text:p>
      <text:p text:style-name="P49"><text:soft-page-break/><text:span text:style-name="T44"/></text:p>
      <text:p text:style-name="P49"><text:span text:style-name="T44">ELS C</text:span><text:span text:style-name="T45">acauets futbolers </text:span><text:span text:style-name="T44">2. T</text:span><text:span text:style-name="T45">rampes</text:span><text:span text:style-name="T44"> </text:span><text:span text:style-name="T45">fètides!</text:span></text:p>
      <text:p text:style-name="P46"><text:span text:style-name="T38">Algú s’esmuny al vestidor dels Cacauets durant un entrenament i roba els calçotets de tots els nois. L’endemà apareixen pel barri centenars de cartells amb les fotos de la seva roba interior.</text:span><text:span text:style-name="T46"> </text:span><text:span text:style-name="T47"><text:s/></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mazon Ember" svg:font-family="'Amazon Ember', Arial, sans-serif"/>
    <style:font-face style:name="Arial" svg:font-family="Arial" style:font-family-generic="swiss"/>
    <style:font-face style:name="Arial1" svg:font-family="Arial" style:font-family-generic="system" style:font-pitch="variable"/>
    <style:font-face style:name="Arial2" svg:font-family="Arial, sans-serif"/>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Montserrat b92860" svg:font-family="'Montserrat b92860', 'Montserrat Fallback b92860', sans-serif"/>
    <style:font-face style:name="NSimSun" svg:font-family="NSimSun" style:font-family-generic="system" style:font-pitch="variable"/>
    <style:font-face style:name="SimSun" svg:font-family="SimSun" style:font-family-generic="system" style:font-pitch="variable"/>
    <style:font-face style:name="Source" svg:font-family="Source"/>
    <style:font-face style:name="Source Serif Pro" svg:font-family="'Source Serif Pro', 'Source Sans Pro', apple-system, BlinkMacSystemFont, 'Segoe UI', Roboto, 'Helvetica Neue', Arial, sans-serif"/>
    <style:font-face style:name="Work Sans" svg:font-family="'Work Sans', 'Source Sans Pro', apple-system, BlinkMacSystemFont, 'Segoe UI', Roboto, 'Helvetica Neue', Arial, sans-serif"/>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SimSun" style:font-family-asia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4-08T09:32:02.543000000</meta:creation-date>
    <dc:date>2025-04-14T20:13:51.842000000</dc:date>
    <meta:editing-duration>PT15M23S</meta:editing-duration>
    <meta:editing-cycles>2</meta:editing-cycles>
    <meta:generator>LibreOffice/24.8.5.2$Windows_X86_64 LibreOffice_project/fddf2685c70b461e7832239a0162a77216259f22</meta:generator>
    <meta:document-statistic meta:table-count="0" meta:image-count="0" meta:object-count="0" meta:page-count="8" meta:paragraph-count="62" meta:word-count="1029" meta:character-count="5845" meta:non-whitespace-character-count="4813"/>
  </office:meta>
</office:document-meta>
</file>